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jango-apache"/><text:bookmark-start text:name="__RefHeading___deploy_di_django_su_apache2_1"/><text:bookmark-start text:name="deploy_di_django_su_apache2"/>Deploy di Django su Apache2<text:bookmark-end text:name="__RefHeading___deploy_di_django_su_apache2_1"/><text:bookmark-end text:name="deploy_di_django_su_apache2"/></text:h>
      <text:p text:style-name="Text_20_body">Abbiamo deciso di collocare la directory dell'applicazione in /usr/local:</text:p>
      <text:p text:style-name="Preformatted_20_Text">cd /usr/local<text:line-break/>git clone $url</text:p>
      <text:p text:style-name="Text_20_body">Creare un branch locale di deploy:</text:p>
      <text:p text:style-name="Preformatted_20_Text">git checkout -b deploy</text:p>
      <text:p text:style-name="Text_20_body">Configurare il settings.py in base alle istruzioni e alle singole esigenze dell'applicazione:</text:p>
      <text:p text:style-name="Preformatted_20_Text">cd $nome_progetto<text:line-break/>cp $nome_progetto/settings{_dist,}.py</text:p>
      <text:p text:style-name="Text_20_body">Creare il file $nome_progetto/wsgi_local.py con questo contenuto:</text:p>
      <text:p text:style-name="Preformatted_20_Text">import os, sys<text:line-break/>os.environ.setdefault("DJANGO_SETTINGS_MODULE", "$nome_progetto.settings")<text:line-break/>sys.path = ['/usr/local/$nome_progetto/'] + sys.path<text:line-break/>from django.core.wsgi import get_wsgi_application<text:line-break/>application = get_wsgi_application()</text:p>
      <text:p text:style-name="Text_20_body">NB: corregge il path assoluto</text:p>
      <text:p text:style-name="Text_20_body">Creare il file di deploy di Apache su /etc/apache2/sites-available/$nome_progetto:</text:p>
      <text:p text:style-name="Preformatted_20_Text">&lt;VirtualHost *:80&gt;<text:line-break/><text:s text:c="6"/>ServerAdmin webmaster@befair.it<text:line-break/><text:s text:c="6"/>ServerName $server_name<text:line-break/><text:s text:c="6"/>DocumentRoot /usr/local/$nome_progetto/<text:line-break/><text:s text:c="6"/>WSGIScriptAlias / /usr/local/$nome_progetto/$nome_progetto/wsgi_local.py<text:line-break/><text:s text:c="6"/>Alias /static /usr/local/$nome_progetto/static<text:line-break/><text:s text:c="6"/>&lt;Directory /usr/local/$nome_progetto_static/&gt;<text:line-break/><text:s text:c="14"/>Order allow,deny<text:line-break/><text:s text:c="14"/>Allow from all<text:line-break/><text:s text:c="6"/>&lt;/Directory&gt;<text:line-break/><text:s text:c="6"/>&lt;Directory /usr/local/$nome_progetto/&gt;<text:line-break/><text:s text:c="14"/>Order allow,deny<text:line-break/><text:s text:c="14"/>Allow from all<text:line-break/><text:s text:c="14"/>&lt;Files $nome_progetto/wsgi_local.py&gt;<text:line-break/><text:s text:c="22"/>Require all granted<text:line-break/><text:s text:c="14"/>&lt;/Files&gt;<text:line-break/><text:s text:c="6"/>&lt;/Directory&gt;<text:line-break/><text:s text:c="6"/>ErrorLog ${APACHE_LOG_DIR}/$nome_progetto_error.log<text:line-break/><text:s text:c="6"/># Possible values include: debug, info, notice, warn, error, crit,<text:line-break/><text:s text:c="6"/># alert, emerg.<text:line-break/><text:s text:c="6"/>LogLevel warn<text:line-break/><text:s text:c="6"/>CustomLog ${APACHE_LOG_DIR}/$nome_progetto_access.log combined<text:line-break/>&lt;/VirtualHost&gt; </text:p>
      <text:p text:style-name="Text_20_body">Attivare il virtual host e ricaricare Apache:</text:p>
      <text:p text:style-name="Preformatted_20_Text">ln -s /etc/apache2/sites-{available,enabled}/$nome_progetto<text:line-break/>service apache2 reloa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0:41</meta:creation-date>
    <dc:creator>Generated</dc:creator>
    <dc:date>2026-08-10T15::20:41</dc:date>
    <dc:language>en-US</dc:language>
    <meta:editing-cycles>1</meta:editing-cycles>
    <meta:editing-duration>PT0S</meta:editing-duration>
    <dc:title>django-apache</dc:title>
  </office:meta>
</office:document-meta>
</file>