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02f2fda8c191e28c3482a4fe07fefc9.jpg"/>
  <manifest:file-entry manifest:media-type="image/jpeg" manifest:full-path="Pictures/75ce087966511278c1fdb50aa4da61c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ts:gnu-linux"/><text:bookmark-start text:name="__RefHeading___its_corso_gnu_linux_1"/><text:bookmark-start text:name="its_corso_gnu_linux"/>ITS Corso GNU/Linux<text:bookmark-end text:name="__RefHeading___its_corso_gnu_linux_1"/><text:bookmark-end text:name="its_corso_gnu_linux"/></text:h>
      <text:h text:style-name="Heading_20_2" text:outline-level="2"><text:bookmark-start text:name="__RefHeading___argomenti_2"/><text:bookmark-start text:name="argomenti"/>Argomenti<text:bookmark-end text:name="__RefHeading___argomenti_2"/><text:bookmark-end text:name="argomenti"/></text:h>
      <text:list text:style-name="Numbering_20_1" text:continue-numbering="false">
        <text:list-item>
          <text:p text:style-name="Numbering_20_1_Content_First"> Linux da utente</text:p>
        </text:list-item>
        <text:list-item>
          <text:p text:style-name="Numbering_20_1_Content"> Linux da amministratore di sistema</text:p>
        </text:list-item>
        <text:list-item>
          <text:p text:style-name="Numbering_20_1_Content"> Linux da amministratore di rete</text:p>
        </text:list-item>
        <text:list-item/>
      </text:list>
      <text:h text:style-name="Heading_20_2" text:outline-level="2"><text:bookmark-start text:name="__RefHeading___lezione_2_-_19_aprile_2024_3"/><text:bookmark-start text:name="lezione_2_-_19_aprile_2024"/>Lezione 2 - 19 aprile 2024<text:bookmark-end text:name="__RefHeading___lezione_2_-_19_aprile_2024_3"/><text:bookmark-end text:name="lezione_2_-_19_aprile_2024"/></text:h>
      <text:p text:style-name="Text_20_body"><text:span text:style-name="Strong_20_Emphasis">Obiettivi</text:span>:</text:p>
      <text:list text:style-name="Numbering_20_1" text:continue-numbering="false">
        <text:list-item>
          <text:p text:style-name="Numbering_20_1_Content_First"> Utilizzo del terminale e introduzione alla shell</text:p>
        </text:list-item>
        <text:list-item>
          <text:p text:style-name="Numbering_20_1_Content"> Utenti, creazione e la directory $HOME</text:p>
        </text:list-item>
        <text:list-item>
          <text:p text:style-name="Numbering_20_1_Content"> I Pacchetti e i Repository. Installazione/Disinstallazione/Aggiornamento</text:p>
        </text:list-item>
        <text:list-item>
          <text:p text:style-name="Numbering_20_1_Content_Last"> La versione della distribuzione</text:p>
        </text:list-item>
      </text:list>
      <text:p text:style-name="Text_20_body">Attivita':</text:p>
      <text:list text:style-name="Numbering_20_1" text:continue-numbering="false">
        <text:list-item>
          <text:p text:style-name="Numbering_20_1_Content_First"> its-student accede in ssh alla macchina Ubuntu1</text:p>
        </text:list-item>
        <text:list-item>
          <text:p text:style-name="Numbering_20_1_Content"> its-student installa vim, code, gcc e tmux </text:p>
        </text:list-item>
        <text:list-item>
          <text:p text:style-name="Numbering_20_1_Content_Last"> its-student crea un utente per ogni alunno</text:p>
        </text:list-item>
      </text:list>
      <text:p text:style-name="Text_20_body">Opzionali:</text:p>
      <text:list text:style-name="Numbering_20_1" text:continue-numbering="false">
        <text:list-item>
          <text:p text:style-name="Numbering_20_1_Content_First"> Creazione macchina Ubuntu2</text:p>
        </text:list-item>
        <text:list-item>
          <text:p text:style-name="Numbering_20_1_Content_Last"> Accesso in ssh alla macchina Ubuntu2</text:p>
        </text:list-item>
      </text:list>
      <text:h text:style-name="Heading_20_2" text:outline-level="2"><text:bookmark-start text:name="__RefHeading___lezione_1_-_09_aprile_2024_4"/><text:bookmark-start text:name="lezione_1_-_09_aprile_2024"/>Lezione 1 - 09 aprile 2024<text:bookmark-end text:name="__RefHeading___lezione_1_-_09_aprile_2024_4"/><text:bookmark-end text:name="lezione_1_-_09_aprile_2024"/></text:h>
      <text:h text:style-name="Heading_20_3" text:outline-level="3"><text:bookmark-start text:name="__RefHeading___il_contestoil_software_libero_linux_e_gnu_linux_5"/><text:bookmark-start text:name="il_contestoil_software_libero_linux_e_gnu_linux"/>Il contesto: Il Software Libero, Linux e GNU/Linux<text:bookmark-end text:name="__RefHeading___il_contestoil_software_libero_linux_e_gnu_linux_5"/><text:bookmark-end text:name="il_contestoil_software_libero_linux_e_gnu_linux"/></text:h>
      <text:p text:style-name="Text_20_body">Il progetto rivoluzionario chiamato Linux, porta con sé in realtà un contesto composto da 2 anime, quella più etica del Software Libero ideata da Richard Stallman e quella più tecnica del kernel Linux ideata da Linus Torvalds. La conoscenza della sua storia ci fa capire il ruolo di entrambe e in particolare quello di Linux, come nucleo fondamentale e punta dell'iceberg di un ecosistema che gli ha consentito di spopolare e portare una vera rivoluzione tecnica e socioeconomica:</text:p>
      <text:list text:style-name="List_20_1" text:continue-numbering="false">
        <text:list-item>
          <text:p text:style-name="List_20_1_Content_First"> <text:a xlink:type="simple" xlink:href="https://en.wikipedia.org/wiki/Usage_share_of_operating_systems" text:style-name="Internet_20_link" text:visited-style-name="Visited_20_Internet_20_Link">Percentuale di utilizzo dei sistemi operativi in vari settori (Wikipedia)</text:a></text:p>
        </text:list-item>
        <text:list-item>
          <text:p text:style-name="List_20_1_Content"> <text:a xlink:type="simple" xlink:href="http://www.gnu.org/philosophy/free-sw.it.html" text:style-name="Internet_20_link" text:visited-style-name="Visited_20_Internet_20_Link">Cos'è il Software Libero?</text:a></text:p>
        </text:list-item>
        <text:list-item>
          <text:p text:style-name="List_20_1_Content"> <text:a xlink:type="simple" xlink:href="http://www.gnu.org/philosophy/why-free.it.html" text:style-name="Internet_20_link" text:visited-style-name="Visited_20_Internet_20_Link">Perché il software non deve avere padroni</text:a></text:p>
        </text:list-item>
        <text:list-item>
          <text:p text:style-name="List_20_1_Content"> <text:a xlink:type="simple" xlink:href="https://www.debian.org/social_contract" text:style-name="Internet_20_link" text:visited-style-name="Visited_20_Internet_20_Link">Debian Free Software Guidelines o Debian Social Contract</text:a></text:p>
        </text:list-item>
        <text:list-item>
          <text:p text:style-name="List_20_1_Content"> <text:a xlink:type="simple" xlink:href="https://opensource.org/osd" text:style-name="Internet_20_link" text:visited-style-name="Visited_20_Internet_20_Link">The Open Source definition</text:a>: open source è la visione aziendale del software libero. Perché realizzare software libero è più efficace ed efficiente e secondo gli “opensourcisti” deve essere presentato in questo modo alle aziende, e non (o in secondo piano) per il valore etico</text:p>
        </text:list-item>
        <text:list-item>
          <text:p text:style-name="List_20_1_Content"> Le modalità di collaborazione Open Source sono parte de <text:a xlink:type="simple" xlink:href="https://agilemanifesto.org" text:style-name="Internet_20_link" text:visited-style-name="Visited_20_Internet_20_Link">Il Manifesto dello sviluppo Agile (2001)</text:a></text:p>
          <text:list text:style-name="List_20_1">
            <text:list-item>
              <text:p text:style-name="List_20_1_Content"> <text:a xlink:type="simple" xlink:href="https://agilemanifesto.org/display/000000020.html" text:style-name="Internet_20_link" text:visited-style-name="Visited_20_Internet_20_Link">La firma IMPORTANTE di Eric S. Raymond (Open Source Initiative)</text:a></text:p>
            </text:list-item>
            <text:list-item>
              <text:p text:style-name="List_20_1_Content"> <text:a xlink:type="simple" xlink:href="http://agilemanifesto.org/display/000000085.html" text:style-name="Internet_20_link" text:visited-style-name="Visited_20_Internet_20_Link">La firma di Paxer Conseil</text:a></text:p>
            </text:list-item>
            <text:list-item>
              <text:p text:style-name="List_20_1_Content_Last"> <text:a xlink:type="simple" xlink:href="https://agilemanifesto.org/display/000000027.html" text:style-name="Internet_20_link" text:visited-style-name="Visited_20_Internet_20_Link">La firma di David Lillie</text:a> </text:p>
            </text:list-item>
          </text:list>
        </text:list-item>
      </text:list>
      <text:p text:style-name="Text_20_body"><text:span text:style-name="Strong_20_Emphasis">Richard Stallman</text:span> dal 1984 rappresenta la parte etica per portare la libertà agli individui attraverso il software libero. Fonda il progetto GNU, definisce le 4 libertà e crea la licenza software GPL-v2 (ora GPL-v3) che garantisce la 4 libertà fondamentali.</text:p>
      <text:p text:style-name="Text_20_body"><text:span text:style-name="Strong_20_Emphasis">Linus Torvalds</text:span> inizia nel 1991 a scrivere un kernel per migliorare la sua produttività e per divertirsi. Inizialmente nemmeno doveva essere un kernel. È bravo, lo comunica agli appassionati, decide di applicargli la licenza GPL-v2 e può integrare facilmente il suo sviluppo con i tool per progetto GNU per ottenere un sistema operativo Unix alternativo. Che secondo Stallman</text:p>
      <text:p text:style-name="Text_20_body"><text:span text:style-name="Emphasis">Per questo durante questo corso presenteremo prevalentemente gli aspetti pratici, ma non tralasceremo il contesto che ha creato Stallman e che ha altre implicazioni pratiche sulla diffusione del software, sull'immenso business che si è creato e, se riusciremo a vederlo anche sulle modalità di lavoro dei team delle moderne aziende Lean.</text:span></text:p>
      <text:h text:style-name="Heading_20_3" text:outline-level="3"><text:bookmark-start text:name="__RefHeading___efficacia_di_oggiopenssh_per_la_connessione_remota_sicura_e_installazione_vm_ubuntu_6"/><text:bookmark-start text:name="efficacia_di_oggiopenssh_per_la_connessione_remota_sicura_e_installazione_vm_ubuntu"/>Efficacia di oggi: OpenSSH per la connessione remota sicura e installazione VM Ubuntu<text:bookmark-end text:name="__RefHeading___efficacia_di_oggiopenssh_per_la_connessione_remota_sicura_e_installazione_vm_ubuntu_6"/><text:bookmark-end text:name="efficacia_di_oggiopenssh_per_la_connessione_remota_sicura_e_installazione_vm_ubuntu"/></text:h>
      <text:p text:style-name="Text_20_body"><draw:frame draw:style-name="mediaright" draw:name="0" text:anchor-type="paragraph" draw:z-index="0" svg:width="10.583333333333cm" svg:height="5.9613932291667cm"><draw:image xlink:href="Pictures/a02f2fda8c191e28c3482a4fe07fefc9.jpg" xlink:type="simple" xlink:show="embed" xlink:actuate="onLoad"/></draw:frame></text:p>
      <text:list text:style-name="Numbering_20_1" text:continue-numbering="false">
        <text:list-item>
          <text:p text:style-name="Numbering_20_1_Content_First"> Introduzione al protocollo SSH e la sua implementazione libera OpenSSH</text:p>
        </text:list-item>
        <text:list-item>
          <text:p text:style-name="Numbering_20_1_Content"> Porta di default 22, come porte http e https</text:p>
        </text:list-item>
        <text:list-item>
          <text:p text:style-name="Numbering_20_1_Content"> Utilizzo di ssh da Windows a Ubuntu Live</text:p>
        </text:list-item>
        <text:list-item>
          <text:p text:style-name="Numbering_20_1_Content_Last"> Accenno minimale comandi <text:span text:style-name="Source_20_Text">ip</text:span> e <text:span text:style-name="Source_20_Text">ss</text:span>, da vedere <text:span text:style-name="Source_20_Text">ifconfig</text:span> e <text:span text:style-name="Source_20_Text">netstat</text:span></text:p>
        </text:list-item>
      </text:list>
      <text:h text:style-name="Heading_20_4" text:outline-level="4"><text:bookmark-start text:name="__RefHeading___installazione_di_ubuntu_desktop_7"/><text:bookmark-start text:name="installazione_di_ubuntu_desktop"/>Installazione di Ubuntu Desktop<text:bookmark-end text:name="__RefHeading___installazione_di_ubuntu_desktop_7"/><text:bookmark-end text:name="installazione_di_ubuntu_desktop"/></text:h>
      <text:list text:style-name="Numbering_20_1" text:continue-numbering="false">
        <text:list-item>
          <text:p text:style-name="Numbering_20_1_Content_First"> Eseguita installazione con impostazioni predefinite su macchina VMWare</text:p>
        </text:list-item>
        <text:list-item>
          <text:p text:style-name="Numbering_20_1_Content"> <text:span text:style-name="Strong_20_Emphasis">Problema</text:span>: al riavvio della VM abbiamo ottenuto un blank screen;</text:p>
        </text:list-item>
        <text:list-item>
          <text:p text:style-name="Numbering_20_1_Content"> <text:span text:style-name="Strong_20_Emphasis">Soluzione</text:span>: assegnare 24MB alla scheda grafica di VMWare che di default ne assegna solo 4;</text:p>
        </text:list-item>
        <text:list-item>
          <text:p text:style-name="Numbering_20_1_Content_Last"> <text:span text:style-name="Strong_20_Emphasis">Nota</text:span>: a noi non serve l'interfaccia grafica, se non (forse) per analizzare i pacchetti con wireshark</text:p>
        </text:list-item>
      </text:list>
      <text:p text:style-name="Text_20_body"><text:a xlink:type="simple" xlink:href="https://docs.befair.it/doku.php?id=sysadmin:index#introduzione_a_ssh" text:style-name="Internet_20_link" text:visited-style-name="Visited_20_Internet_20_Link">Per smanettare un po' con ssh ci si può rivolgere anche alla seziona apposita in questo wiki</text:a>. Si accettano consigli / pull request per migliorare questi contenuti.</text:p>
      <text:h text:style-name="Heading_20_3" text:outline-level="3"><text:bookmark-start text:name="__RefHeading___contesto_etico_di_oggi20_anni_di_linux_e_revolution_os_8"/><text:bookmark-start text:name="contesto_etico_di_oggi20_anni_di_linux_e_revolution_os"/>Contesto etico di oggi: 20 anni di Linux e Revolution OS<text:bookmark-end text:name="__RefHeading___contesto_etico_di_oggi20_anni_di_linux_e_revolution_os_8"/><text:bookmark-end text:name="contesto_etico_di_oggi20_anni_di_linux_e_revolution_os"/></text:h>
      <text:p text:style-name="Text_20_body"><draw:frame draw:style-name="mediaright" draw:name="1" text:anchor-type="paragraph" draw:z-index="1" svg:width="10.583333333333cm" svg:height="5.9613932291667cm"><draw:image xlink:href="Pictures/75ce087966511278c1fdb50aa4da61ce.jpg" xlink:type="simple" xlink:show="embed" xlink:actuate="onLoad"/></draw:frame></text:p>
      <text:list text:style-name="Numbering_20_1" text:continue-numbering="false">
        <text:list-item>
          <text:p text:style-name="Numbering_20_1_Content_First"> <text:a xlink:type="simple" xlink:href="https://www.youtube.com/watch?app=desktop&amp;v=fDWZUpMqDDM" text:style-name="Internet_20_link" text:visited-style-name="Visited_20_Internet_20_Link">20 anni di Linux EN con sottotitoli</text:a></text:p>
        </text:list-item>
        <text:list-item>
          <text:p text:style-name="Numbering_20_1_Content"> <text:a xlink:type="simple" xlink:href="https://www.youtube.com/watch?v=1o9RaSdGlOI" text:style-name="Internet_20_link" text:visited-style-name="Visited_20_Internet_20_Link">Revolution OS ITA</text:a></text:p>
        </text:list-item>
        <text:list-item>
          <text:p text:style-name="Numbering_20_1_Content"> Personaggi da sapere</text:p>
          <text:list text:style-name="Numbering_20_1">
            <text:list-item>
              <text:p text:style-name="Numbering_20_1_Content"> Richard Stallman, </text:p>
            </text:list-item>
            <text:list-item>
              <text:p text:style-name="Numbering_20_1_Content"> Linus Torvalds</text:p>
            </text:list-item>
            <text:list-item>
              <text:p text:style-name="Numbering_20_1_Content"> Eric Raymond (La cattedrale e il bazaar, manutentore Jargon File)</text:p>
            </text:list-item>
          </text:list>
        </text:list-item>
        <text:list-item>
          <text:p text:style-name="Numbering_20_1_Content"> Progetti da sapere</text:p>
          <text:list text:style-name="Numbering_20_1">
            <text:list-item>
              <text:p text:style-name="Numbering_20_1_Content"> <text:span text:style-name="Strong_20_Emphasis">Il progetto GNU e la licenza GPL con le 4 libertà del Software Libero</text:span></text:p>
            </text:list-item>
            <text:list-item>
              <text:p text:style-name="Numbering_20_1_Content"> Netscape come premessa a Mozilla Firefox</text:p>
            </text:list-item>
          </text:list>
        </text:list-item>
        <text:list-item>
          <text:p text:style-name="Numbering_20_1_Content"> Addon: timeline delle distribuzioni GNU/Linux. </text:p>
          <text:list text:style-name="Numbering_20_1">
            <text:list-item>
              <text:p text:style-name="Numbering_20_1_Content"> Principali: Slackware, Debian e Red Hat</text:p>
            </text:list-item>
            <text:list-item>
              <text:p text:style-name="Numbering_20_1_Content_Last"> Nota di merito su Archlinux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05::05:05</meta:creation-date>
    <dc:creator>Generated</dc:creator>
    <dc:date>2026-09-15T05::05:05</dc:date>
    <dc:language>en-US</dc:language>
    <meta:editing-cycles>1</meta:editing-cycles>
    <meta:editing-duration>PT0S</meta:editing-duration>
    <dc:title>its:gnu-linux</dc:title>
  </office:meta>
</office:document-meta>
</file>