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ds:patto-di-solidarieta-reesmarche"/><text:bookmark-start text:name="__RefHeading___oggetto_1"/><text:bookmark-start text:name="oggetto"/>Oggetto<text:bookmark-end text:name="__RefHeading___oggetto_1"/><text:bookmark-end text:name="oggetto"/></text:h>
      <text:p text:style-name="Text_20_body">Patto di solidarietà tra il gruppo beFair<text:note text:id="ftn0" text:note-class="footnote"><text:note-citation text:label="1)">1)</text:note-citation><text:note-body><text:p text:style-name="Text_20_body">attualmente con soggetto giuridico “ditta individuale Luca Ferroni”</text:p></text:note-body></text:note> (BEFAIR) e la Rete di Economia Etica e Solidale delle Marche (REES Marche).</text:p>
      <text:h text:style-name="Heading_20_1" text:outline-level="1"><text:bookmark-start text:name="__RefHeading___la_collaborazione_2"/><text:bookmark-start text:name="la_collaborazione"/>La collaborazione<text:bookmark-end text:name="__RefHeading___la_collaborazione_2"/><text:bookmark-end text:name="la_collaborazione"/></text:h>
      <text:p text:style-name="Text_20_body">Dal 2009 Luca Ferroni, avviatore del gruppo BEFAIR ha collaborato con REES Marche per attinenza di finalità e competenze nella gestione dei server e servizi web. Negli ultimi 2 anni BEFAIR ha gestito per REES Marche i servizi presso un hosting esterno al costo di circa 12 euro al mese<text:note text:id="ftn1" text:note-class="footnote"><text:note-citation text:label="2)">2)</text:note-citation><text:note-body><text:p text:style-name="Text_20_body">il costo è a consumo di risorse, non a tempo, per questo è scritto “circa”</text:p></text:note-body></text:note>.</text:p>
      <text:p text:style-name="Text_20_body">Per flessibilità, ossia capacità di offire più servizi, e allo stesso tempo potenza di calcolo, facilitazione nel monitoraggio si decide di trasferire il servizio su server gestiti dal gruppo BEFAIR.</text:p>
      <text:h text:style-name="Heading_20_1" text:outline-level="1"><text:bookmark-start text:name="__RefHeading___il_gruppo_befair_3"/><text:bookmark-start text:name="il_gruppo_befair"/>Il gruppo BEFAIR<text:bookmark-end text:name="__RefHeading___il_gruppo_befair_3"/><text:bookmark-end text:name="il_gruppo_befair"/></text:h>
      <text:p text:style-name="Text_20_body">note sul gruppo e le modalità di lavoro</text:p>
      <text:h text:style-name="Heading_20_1" text:outline-level="1"><text:bookmark-start text:name="__RefHeading___gli_impegni_4"/><text:bookmark-start text:name="gli_impegni"/>Gli impegni<text:bookmark-end text:name="__RefHeading___gli_impegni_4"/><text:bookmark-end text:name="gli_impegni"/></text:h>
      <text:p text:style-name="Text_20_body">BEFAIR si impegna a:</text:p>
      <text:list text:style-name="Numbering_20_1" text:continue-numbering="false">
        <text:list-item>
          <text:p text:style-name="Numbering_20_1_Content_First"> ospitare il servizio di mailing-list della REES Marche con il software mailman scelto dalla REES Marche</text:p>
        </text:list-item>
        <text:list-item>
          <text:p text:style-name="Numbering_20_1_Content"> offrire la possibilità di creare liste a piacimento</text:p>
        </text:list-item>
        <text:list-item>
          <text:p text:style-name="Numbering_20_1_Content"> offrire il servizio di redirezione della connessione <text:a xlink:type="simple" xlink:href="http://reesmarche.org" text:style-name="Internet_20_link" text:visited-style-name="Visited_20_Internet_20_Link">http://reesmarche.org</text:a> su <text:a xlink:type="simple" xlink:href="http://web.resmarche.it" text:style-name="Internet_20_link" text:visited-style-name="Visited_20_Internet_20_Link">http://web.resmarche.it</text:a></text:p>
        </text:list-item>
        <text:list-item>
          <text:p text:style-name="Numbering_20_1_Content"> monitorare il servizio e intervenire in caso di malfunzionamento</text:p>
        </text:list-item>
        <text:list-item>
          <text:p text:style-name="Numbering_20_1_Content"> collaborare alla realizzazione di ulteriori servizi o all'offerta di spazio web per campagne specifiche  con flessibilità nei limiti di un impegno ragionevole</text:p>
        </text:list-item>
        <text:list-item>
          <text:p text:style-name="Numbering_20_1_Content"> gestire il rinnovo dei domini intestati a REES Marche</text:p>
        </text:list-item>
        <text:list-item>
          <text:p text:style-name="Numbering_20_1_Content_Last"> rendersi disponibile al trasferimento del servizio altrove qualora REES Marche lo desideri</text:p>
        </text:list-item>
      </text:list>
      <text:p text:style-name="Text_20_body">REES Marche si impegna a:</text:p>
      <text:list text:style-name="Numbering_20_1" text:continue-numbering="false">
        <text:list-item>
          <text:p text:style-name="Numbering_20_1_Content_First"> pagare il servizio 150 euro/annue + IVA</text:p>
        </text:list-item>
        <text:list-item>
          <text:p text:style-name="Numbering_20_1_Content"> offrire l'associazione gratuita ai 4 componenti principali del gruppo beFair (Luca, Matteo, Antonio, Riccardo)</text:p>
        </text:list-item>
        <text:list-item>
          <text:p text:style-name="Numbering_20_1_Content_Last"> condividere con BEFAIR necessità e opportunità per migliorare i servizi web anche attraverso forme di coprogettazio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5:11</meta:creation-date>
    <dc:creator>Generated</dc:creator>
    <dc:date>2026-08-10T15::25:11</dc:date>
    <dc:language>en-US</dc:language>
    <meta:editing-cycles>1</meta:editing-cycles>
    <meta:editing-duration>PT0S</meta:editing-duration>
    <dc:title>pds:patto-di-solidarieta-reesmarche</dc:title>
  </office:meta>
</office:document-meta>
</file>