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f15097ff5d81d95dda1ed4bc490ba73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getti:scuole"/><text:bookmark-start text:name="__RefHeading___bozza_di_accordo_per_la_realizzazione_laboratorio_con_software_libero_all_itcg_m._morea_di_fabriano_1"/><text:bookmark-start text:name="bozza_di_accordo_per_la_realizzazione_laboratorio_con_software_libero_all_itcg_m._morea_di_fabriano"/>Bozza di accordo per la realizzazione laboratorio con Software Libero all'ITCG M. Morea di Fabriano<text:bookmark-end text:name="__RefHeading___bozza_di_accordo_per_la_realizzazione_laboratorio_con_software_libero_all_itcg_m._morea_di_fabriano_1"/><text:bookmark-end text:name="bozza_di_accordo_per_la_realizzazione_laboratorio_con_software_libero_all_itcg_m._morea_di_fabriano"/></text:h>
      <text:h text:style-name="Heading_20_2" text:outline-level="2"><text:bookmark-start text:name="__RefHeading___premessa_2"/><text:bookmark-start text:name="premessa"/>Premessa<text:bookmark-end text:name="__RefHeading___premessa_2"/><text:bookmark-end text:name="premessa"/></text:h>
      <text:p text:style-name="Text_20_body">Il PDP, gruppo di utenti di Software Libero di Fabriano, promuove la realizzazione di un laboratorio
con Software Libero presso l'istituto ITCG M. Morea.</text:p>
      <text:p text:style-name="Text_20_body">L'Istituto Statale ITCG M. Morea, l'associazione culturale PDP Free Software User Group, la ditta individuale Luca Ferroni con marchio beFair avviano una collaborazione volta a tale installazione.</text:p>
      <text:p text:style-name="Text_20_body">I tre soggetti partecipano al percorso da partner, mirando a raggiungere il <text:span text:style-name="Strong_20_Emphasis">successo del risultato prefisso</text:span>, ma consapevoli che esso <text:span text:style-name="Strong_20_Emphasis">non sia più importante del successo del percorso</text:span>. Il percorso
infatti basato su principi di onestà, eticità, trasparenza, buona volontà di percorrere una strada comune, di aumentare e diffondere la cultura, di mettersi in rete con altri istituti della città che hanno già intrapreso azioni di introduzione di Software Libero nei propri plessi, è la ricchezza che consente di poter ottenere importanti risultati pratici ed educativi nel territorio.</text:p>
      <text:p text:style-name="Text_20_body">Questo per l'istituto e per i ragazzi che oggi lo frequentano. Quegli stessi ragazzi che oggi sono circondati da una realtà che promuove la sfiducia di se stessi e delle relazioni.</text:p>
      <text:p text:style-name="Text_20_body">Il gruppo di utenti di Software Libero PDP ha da sempre ritenuto il Software Libero importante
più per i temi socioculturali oltre che per aspetti tecnici ed economici, come si può leggere anche dallo Statuto dell'associazione e per questo propone questo tipo di visione per il progetto.</text:p>
      <text:h text:style-name="Heading_20_2" text:outline-level="2"><text:bookmark-start text:name="__RefHeading___impegni_appunti_in_breve_3"/><text:bookmark-start text:name="impegni_appunti_in_breve"/>Impegni (appunti in breve)<text:bookmark-end text:name="__RefHeading___impegni_appunti_in_breve_3"/><text:bookmark-end text:name="impegni_appunti_in_breve"/></text:h>
      <text:h text:style-name="Heading_20_3" text:outline-level="3"><text:bookmark-start text:name="__RefHeading___istituto_itcg_m._morea_4"/><text:bookmark-start text:name="istituto_itcg_m._morea"/>Istituto ITCG M. Morea<text:bookmark-end text:name="__RefHeading___istituto_itcg_m._morea_4"/><text:bookmark-end text:name="istituto_itcg_m._morea"/></text:h>
      <text:list text:style-name="List_20_1" text:continue-numbering="false">
        <text:list-item>
          <text:p text:style-name="List_20_1_Content_First"> Si rende disponibile a partecipare al percorso da partner, consapevole che il <text:span text:style-name="Strong_20_Emphasis">successo del percorso</text:span> è più importante del <text:span text:style-name="Strong_20_Emphasis">successo del risultato</text:span></text:p>
        </text:list-item>
        <text:list-item>
          <text:p text:style-name="List_20_1_Content"> Nomina un referente che:</text:p>
          <text:list text:style-name="Numbering_20_1">
            <text:list-item>
              <text:p text:style-name="Numbering_20_1_Content"> partecipi al gruppo di lavoro</text:p>
            </text:list-item>
            <text:list-item>
              <text:p text:style-name="Numbering_20_1_Content"> segnali le problematiche relative ai sistemi</text:p>
            </text:list-item>
            <text:list-item>
              <text:p text:style-name="Numbering_20_1_Content"> ne segua gli stati di avanzamento/le aggiorni nello spazio messo a disposizione in JAGOM</text:p>
            </text:list-item>
            <text:list-item>
              <text:p text:style-name="Numbering_20_1_Content"> si renda disponibile ad essere formato alla risoluzione dei problemi basilari</text:p>
            </text:list-item>
          </text:list>
        </text:list-item>
        <text:list-item>
          <text:p text:style-name="List_20_1_Content"> Dà visibilità congiunta del percorso e dei partecipanti dopo aver raggiunto l'obiettivo di installazione e test del laboratorio</text:p>
        </text:list-item>
        <text:list-item>
          <text:p text:style-name="List_20_1_Content"> Offre al PDP la propria disponibilità a:</text:p>
          <text:list text:style-name="Numbering_20_1">
            <text:list-item>
              <text:p text:style-name="Numbering_20_1_Content"> stampare materiale informativo in ragionevole quantità</text:p>
            </text:list-item>
            <text:list-item>
              <text:p text:style-name="Numbering_20_1_Content"> divulgare le iniziative all'interno della propria scuola (indica un riferimento email per questo)</text:p>
            </text:list-item>
            <text:list-item>
              <text:p text:style-name="Numbering_20_1_Content_Last"> a poter utilizzare il laboratorio per dimostrazioni/riunioni/eventi compatibilmente con gli orari ed esigenze dell'istituto</text:p>
            </text:list-item>
          </text:list>
        </text:list-item>
      </text:list>
      <text:h text:style-name="Heading_20_3" text:outline-level="3"><text:bookmark-start text:name="__RefHeading___pdp_free_software_user_group_5"/><text:bookmark-start text:name="pdp_free_software_user_group"/>PDP Free Software User Group<text:bookmark-end text:name="__RefHeading___pdp_free_software_user_group_5"/><text:bookmark-end text:name="pdp_free_software_user_group"/></text:h>
      <text:list text:style-name="List_20_1" text:continue-numbering="false">
        <text:list-item>
          <text:p text:style-name="List_20_1_Content_First"> Mantiene in collaborazione con il referente informatico della scuola una sintesi dell'attività nel sito del Dossier Scuola e un diario dell'attività nel proprio blog</text:p>
        </text:list-item>
        <text:list-item>
          <text:p text:style-name="List_20_1_Content"> Funge da garante che le soluzioni installate siano eticamente conformi al software libero</text:p>
        </text:list-item>
        <text:list-item>
          <text:p text:style-name="List_20_1_Content"> Valuta le eccezioni al software libero qualora se ne presenti la necessità e le documenti nel diario e tra le problematiche nello spazio su JAGOM</text:p>
        </text:list-item>
        <text:list-item>
          <text:p text:style-name="List_20_1_Content"> Accoglie i nuovi partecipanti al progetto: genitori e studenti o chiunque ne sia interessato, fornendo loro i riferimenti basilari per capire cosa sta succedendo e poter essere coordinati</text:p>
        </text:list-item>
        <text:list-item>
          <text:p text:style-name="List_20_1_Content"> Installa il laboratorio rapportando a tutto il gruppo di lavoro gli avanzamenti e tenendone traccia su JAGOM</text:p>
        </text:list-item>
        <text:list-item>
          <text:p text:style-name="List_20_1_Content"> Si rende disponibile a tenere una conferenza formativa su origini, motivazioni e stato dell'arte del Software Libero</text:p>
        </text:list-item>
        <text:list-item>
          <text:p text:style-name="List_20_1_Content"> Nomina un referente tecnico (anche sempre lo stesso) per ogni obiettivo tecnico da raggiungere che:</text:p>
          <text:list text:style-name="Numbering_20_1">
            <text:list-item>
              <text:p text:style-name="Numbering_20_1_Content"> partecipi al gruppo di lavoro</text:p>
            </text:list-item>
            <text:list-item>
              <text:p text:style-name="Numbering_20_1_Content"> cataloghi le problematiche relative ai sistemi</text:p>
            </text:list-item>
            <text:list-item>
              <text:p text:style-name="Numbering_20_1_Content"> le cataloghi e ne segua gli stati di avanzamento/le aggiorni nello spazio messo a disposizione in JAGOM</text:p>
            </text:list-item>
            <text:list-item>
              <text:p text:style-name="Numbering_20_1_Content"> si renda disponibile ad essere formato alla risoluzione dei problemi basilari</text:p>
            </text:list-item>
            <text:list-item>
              <text:p text:style-name="Numbering_20_1_Content_Last"> aggiorni l'associazione sullo stato dei lavori</text:p>
            </text:list-item>
          </text:list>
        </text:list-item>
      </text:list>
      <text:h text:style-name="Heading_20_2" text:outline-level="2"><text:bookmark-start text:name="__RefHeading___luca_ferroni_-_befair_6"/><text:bookmark-start text:name="luca_ferroni_-_befair"/>Luca Ferroni - beFair<text:bookmark-end text:name="__RefHeading___luca_ferroni_-_befair_6"/><text:bookmark-end text:name="luca_ferroni_-_befair"/></text:h>
      <text:list text:style-name="List_20_1" text:continue-numbering="false">
        <text:list-item>
          <text:p text:style-name="List_20_1_Content_First"> Coordina il gruppo di lavoro</text:p>
        </text:list-item>
        <text:list-item>
          <text:p text:style-name="List_20_1_Content"> Amministra uno spazio sulla piattaforma prototipale JAGOM come punto di riferimento per i lavori e forma i partecipanti al suo utilizzo</text:p>
        </text:list-item>
        <text:list-item>
          <text:p text:style-name="List_20_1_Content"> Aiuta nella catalogazione delle problematiche nello spazio su JAGOM</text:p>
        </text:list-item>
        <text:list-item>
          <text:p text:style-name="List_20_1_Content"> Effettua formazione di secondo livello sulle problematiche necessarie</text:p>
        </text:list-item>
        <text:list-item>
          <text:p text:style-name="List_20_1_Content_Last"> Partecipa all'installazione</text:p>
        </text:list-item>
      </text:list>
      <text:p text:style-name="Text_20_body"><draw:frame draw:style-name="media" draw:name="0" text:anchor-type="as-char" draw:z-index="0" svg:width="11.58875cm" svg:height="8.9164583333333cm"><draw:image xlink:href="Pictures/f15097ff5d81d95dda1ed4bc490ba738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10T16::41:58</meta:creation-date>
    <dc:creator>Generated</dc:creator>
    <dc:date>2026-08-10T16::41:58</dc:date>
    <dc:language>en-US</dc:language>
    <meta:editing-cycles>1</meta:editing-cycles>
    <meta:editing-duration>PT0S</meta:editing-duration>
    <dc:title>progetti:scuole</dc:title>
  </office:meta>
</office:document-meta>
</file>