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sh_notifications:postgresql"/><text:bookmark-start text:name="__RefHeading___guida_per_le_push_triggherate_da_postgresql_db_1"/><text:bookmark-start text:name="guida_per_le_push_triggherate_da_postgresql_db"/>GUIDA PER LE PUSH TRIGGHERATE DA postgreSQL DB<text:bookmark-end text:name="__RefHeading___guida_per_le_push_triggherate_da_postgresql_db_1"/><text:bookmark-end text:name="guida_per_le_push_triggherate_da_postgresql_db"/></text:h>
      <text:h text:style-name="Heading_20_3" text:outline-level="3"><text:bookmark-start text:name="__RefHeading___push_con_curl_all_acs_app_da_server_2"/><text:bookmark-start text:name="push_con_curl_all_acs_app_da_server"/>0. push con Curl all'ACS app da server<text:bookmark-end text:name="__RefHeading___push_con_curl_all_acs_app_da_server_2"/><text:bookmark-end text:name="push_con_curl_all_acs_app_da_server"/></text:h>
      <text:h text:style-name="Heading_20_3" text:outline-level="3"><text:bookmark-start text:name="__RefHeading___creare_funzione_per_push_con_plpythonu_plpython2_3"/><text:bookmark-start text:name="creare_funzione_per_push_con_plpythonu_plpython2"/>1. creare funzione per push con plpythonu (plpython2)<text:bookmark-end text:name="__RefHeading___creare_funzione_per_push_con_plpythonu_plpython2_3"/><text:bookmark-end text:name="creare_funzione_per_push_con_plpythonu_plpython2"/></text:h>
      <text:h text:style-name="Heading_20_3" text:outline-level="3"><text:bookmark-start text:name="__RefHeading___push_con_plpythonu_plpython2_da_shell_postgresql_4"/><text:bookmark-start text:name="push_con_plpythonu_plpython2_da_shell_postgresql"/>2. push con plpythonu (plpython2) da shell postgresql<text:bookmark-end text:name="__RefHeading___push_con_plpythonu_plpython2_da_shell_postgresql_4"/><text:bookmark-end text:name="push_con_plpythonu_plpython2_da_shell_postgresql"/></text:h>
      <text:p text:style-name="Text_20_body">SLELECT[function_name]</text:p>
      <text:h text:style-name="Heading_20_3" text:outline-level="3"><text:bookmark-start text:name="__RefHeading___creare_trigger_pl_pgsql_5"/><text:bookmark-start text:name="creare_trigger_pl_pgsql"/>3. creare trigger pl/pgsql<text:bookmark-end text:name="__RefHeading___creare_trigger_pl_pgsql_5"/><text:bookmark-end text:name="creare_trigger_pl_pgsql"/></text:h>
      <text:h text:style-name="Heading_20_3" text:outline-level="3"><text:bookmark-start text:name="__RefHeading___agganciare_trigger_al_server_6"/><text:bookmark-start text:name="agganciare_trigger_al_server"/>4. agganciare trigger al server<text:bookmark-end text:name="__RefHeading___agganciare_trigger_al_server_6"/><text:bookmark-end text:name="agganciare_trigger_al_ser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1:28</meta:creation-date>
    <dc:creator>Generated</dc:creator>
    <dc:date>2026-08-10T15::21:28</dc:date>
    <dc:language>en-US</dc:language>
    <meta:editing-cycles>1</meta:editing-cycles>
    <meta:editing-duration>PT0S</meta:editing-duration>
    <dc:title>push_notifications:postgresql</dc:title>
  </office:meta>
</office:document-meta>
</file>