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migrazione_reesmarche.org"/><text:bookmark-start text:name="__RefHeading___migrazione_reesmarche.org_1"/><text:bookmark-start text:name="migrazione_reesmarche.org"/>Migrazione reesmarche.org<text:bookmark-end text:name="__RefHeading___migrazione_reesmarche.org_1"/><text:bookmark-end text:name="migrazione_reesmarche.org"/></text:h>
      <text:p text:style-name="Text_20_body">Attualmente il server della REES Marche e' hostato su Gandi.net e si tratta di un VPS Xen da 512MB di RAM e 12GB di HDD.</text:p>
      <text:p text:style-name="Text_20_body">Tenendo conto che:</text:p>
      <text:list text:style-name="List_20_1" text:continue-numbering="false">
        <text:list-item>
          <text:p text:style-name="List_20_1_Content_First"> attualmente spendono 12 euro al mese (che e' parecchio per un server da neanche 1GB di RAM e senza SSD), che sono quasi 150 euro all'anno.</text:p>
        </text:list-item>
        <text:list-item>
          <text:p text:style-name="List_20_1_Content"> l'HDD e' quasi pieno (97% aggiornato al 6 settembre)</text:p>
        </text:list-item>
        <text:list-item>
          <text:p text:style-name="List_20_1_Content"> il 2 ottobre scade il credito</text:p>
        </text:list-item>
        <text:list-item>
          <text:p text:style-name="List_20_1_Content_Last"> e' un server piccolo abbastanza scomodo anche perche' ha poco spazio</text:p>
        </text:list-item>
      </text:list>
      <text:p text:style-name="Text_20_body">La proposta e' di prenderlo in gestione noi per..</text:p>
      <text:list text:style-name="List_20_1" text:continue-numbering="false">
        <text:list-item>
          <text:p text:style-name="List_20_1_Content_First"> 10 euro al mese / 120 all'anno</text:p>
        </text:list-item>
        <text:list-item>
          <text:p text:style-name="List_20_1_Content"> 100 euro all'anno ?</text:p>
        </text:list-item>
        <text:list-item>
          <text:p text:style-name="List_20_1_Content_Last"> di meno? *</text:p>
        </text:list-item>
      </text:list>
      <text:p text:style-name="Text_20_body">kobe: secondo me il rischio e' che poi aumentano le richieste (metti che per sbaglio qualcuno rifa' il sito e la gente inizia a frequentarlo, oppure aggiungiamo simpleinvoice e/o altre applicazioni..) e hai bisogno di piu' risorse..  per me e' meglio stare sui 100-120 e averci un po' di margine piuttosto che chiedere 50-60 (cioe' l'effettivo costo di un server da 0.5GB) e metterci noi il restante o chiedere in un secondo momento un aumento..  o no?</text:p>
      <text:p text:style-name="Text_20_body">Dove migrarlo:</text:p>
      <text:list text:style-name="List_20_1" text:continue-numbering="false">
        <text:list-item>
          <text:p text:style-name="LastListParagraph_List_20_1_Content_First"> befair1?</text:p>
        </text:list-item>
      </text:list>
      <text:p text:style-name="Text_20_body">kobe: per me la migrazione la facciamo al solito verso le 3-4 di notte, con le modalita' che ci stiamo dando finora..  cioe' di prepararci prima, descrivere tutto quello che c'e' su, fare i test e poi migrare..  in questo modo dal loro punto di vista sara' una cosa del tutto trasparente</text:p>
      <text:h text:style-name="Heading_20_2" text:outline-level="2"><text:bookmark-start text:name="__RefHeading___web_apps_2"/><text:bookmark-start text:name="web_apps"/>Web apps<text:bookmark-end text:name="__RefHeading___web_apps_2"/><text:bookmark-end text:name="web_apps"/></text:h>
      <text:h text:style-name="Heading_20_2" text:outline-level="2"><text:bookmark-start text:name="__RefHeading___posta_liste_3"/><text:bookmark-start text:name="posta_liste"/>Posta/liste<text:bookmark-end text:name="__RefHeading___posta_liste_3"/><text:bookmark-end text:name="posta_lis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54:01</meta:creation-date>
    <dc:creator>Generated</dc:creator>
    <dc:date>2026-08-10T18::54:01</dc:date>
    <dc:language>en-US</dc:language>
    <meta:editing-cycles>1</meta:editing-cycles>
    <meta:editing-duration>PT0S</meta:editing-duration>
    <dc:title>sysadmin:migrazione_reesmarche.org</dc:title>
  </office:meta>
</office:document-meta>
</file>