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255dd02b5cfc7f8382833c40133b72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security"/><text:bookmark-start text:name="__RefHeading___security_1"/><text:bookmark-start text:name="security"/>Security<text:bookmark-end text:name="__RefHeading___security_1"/><text:bookmark-end text:name="security"/></text:h>
      <text:p text:style-name="Text_20_body">Apriamo questa pagina per migliorare la sicurezza della nostra infrastruttura IT, in particolare sull'adozione dell'HTTPS per i servizi interni ed esterni.</text:p>
      <text:h text:style-name="Heading_20_3" text:outline-level="3"><text:bookmark-start text:name="__RefHeading___premessa_2"/><text:bookmark-start text:name="premessa"/>Premessa<text:bookmark-end text:name="__RefHeading___premessa_2"/><text:bookmark-end text:name="premessa"/></text:h>
      <text:p text:style-name="Text_20_body">L'obiettivo e' quello di rendere piu' sicure le comunicazioni client-server, tuttavia ad oggi per far questo ci sono 2 possibilita':  affidarsi ad una certification authority, oppure crearsi un certificato autofirmato.  Questa seconda possibilita', seppur possa essere tranquillamente applicata per i nostri servizi interni, si potrebbe rilevare un po' troppo “invasiva” nei confronti di utenti esterni, che si ritroverebbero messaggi di avvertimento.  Allo stesso tempo, quella delle CA e' a tutti gli effetti una sorta di mafia, che tra l'altro non dovrebbe aumentare l'affidabilita' delle connessioni.</text:p>
      <text:p text:style-name="Text_20_body">Il punto di equilibrio potrebbe consistere nel fare affidamento ad una CA solo per servizi esterni particolarmente critici, ed usare certificati molto basilari, a bassissimo costo o del tutto gratuiti (vedi sotto).</text:p>
      <text:p text:style-name="Text_20_body">In futuro una delle possibilita' che si intravede all'orizzonte e' quella del cosiddetto <text:a xlink:type="simple" xlink:href="https://it.wikipedia.org/wiki/Web_of_trust" text:style-name="Internet_20_link" text:visited-style-name="Visited_20_Internet_20_Link">Web Of Trust</text:a>, una sorta di “decentralizzazione” dell'autorita'!  <draw:frame draw:style-name="media" draw:name="0" text:anchor-type="as-char" draw:z-index="0" svg:width="" svg:rel-width="100%" svg:height="0cm"><draw:image xlink:href="Pictures/c255dd02b5cfc7f8382833c40133b72f.svg" xlink:type="simple" xlink:show="embed" xlink:actuate="onLoad"/></draw:frame></text:p>
      <text:h text:style-name="Heading_20_2" text:outline-level="2"><text:bookmark-start text:name="__RefHeading___risultati_attesi_3"/><text:bookmark-start text:name="risultati_attesi"/>Risultati attesi<text:bookmark-end text:name="__RefHeading___risultati_attesi_3"/><text:bookmark-end text:name="risultati_attesi"/></text:h>
      <text:list text:style-name="List_20_1" text:continue-numbering="false">
        <text:list-item>
          <text:p text:style-name="List_20_1_Content_First"> Installazione temporanea di test (befair2/gf_secure, secure.gasistafelice.befair.it) con certificato autofirmato, entro inizio dicembre</text:p>
        </text:list-item>
        <text:list-item>
          <text:p text:style-name="List_20_1_Content_Last"> Gasista Felice (befair2/gf_prod, gasistafelice.befair.it) sotto HTTPS con certificato da CA ufficiale, entro fine 2014</text:p>
        </text:list-item>
      </text:list>
      <text:p text:style-name="Text_20_body">Futuri risultati (chi lo sa..):</text:p>
      <text:list text:style-name="List_20_1" text:continue-numbering="false">
        <text:list-item>
          <text:p text:style-name="LastListParagraph_List_20_1_Content_First"> Servizi interni beFair (*.internal.befair.it)</text:p>
        </text:list-item>
      </text:list>
      <text:list text:style-name="List_20_1" text:continue-numbering="false">
        <text:list-item>
          <text:p text:style-name="LastListParagraph_List_20_1_Content_First"> si.internal.befair.it</text:p>
        </text:list-item>
      </text:list>
      <text:list text:style-name="List_20_1" text:continue-numbering="false">
        <text:list-item>
          <text:p text:style-name="List_20_1_Content_First"> Servizi esterni</text:p>
          <text:list text:style-name="List_20_1">
            <text:list-item>
              <text:p text:style-name="List_20_1_Content"> <text:a xlink:type="simple" xlink:href="http://www.befair.it" text:style-name="Internet_20_link" text:visited-style-name="Visited_20_Internet_20_Link">www.befair.it</text:a></text:p>
            </text:list-item>
            <text:list-item>
              <text:p text:style-name="List_20_1_Content"> docs.befair.it</text:p>
            </text:list-item>
            <text:list-item>
              <text:p text:style-name="List_20_1_Content"> pad.befair.it</text:p>
            </text:list-item>
            <text:list-item>
              <text:p text:style-name="List_20_1_Content_Last"> Gasista Felice (desmc/gf_desmc, ordini.desmacerata.it) sotto HTTPS con certificato da CA ufficiale</text:p>
            </text:list-item>
          </text:list>
        </text:list-item>
      </text:list>
      <text:h text:style-name="Heading_20_2" text:outline-level="2"><text:bookmark-start text:name="__RefHeading___casi_di_utilizzo_4"/><text:bookmark-start text:name="casi_di_utilizzo"/>Casi di utilizzo<text:bookmark-end text:name="__RefHeading___casi_di_utilizzo_4"/><text:bookmark-end text:name="casi_di_utilizzo"/></text:h>
      <text:p text:style-name="Text_20_body">Servizi interni:</text:p>
      <text:list text:style-name="List_20_1" text:continue-numbering="false">
        <text:list-item>
          <text:p text:style-name="List_20_1_Content_First"> livello di sicurezza alto:  <text:a xlink:type="simple" xlink:href="https://wiki.mozilla.org/Security/Server_Side_TLS#Modern_compatibility" text:style-name="Internet_20_link" text:visited-style-name="Visited_20_Internet_20_Link">https://wiki.mozilla.org/Security/Server_Side_TLS#Modern_compatibility</text:a></text:p>
        </text:list-item>
        <text:list-item>
          <text:p text:style-name="List_20_1_Content"> certificato wildcard, ovvero *.befair.it</text:p>
        </text:list-item>
        <text:list-item>
          <text:p text:style-name="List_20_1_Content_Last"> Certification Authority:  beFair CA  <draw:frame draw:style-name="media" draw:name="1" text:anchor-type="as-char" draw:z-index="1" svg:width="" svg:rel-width="100%" svg:height="0cm"><draw:image xlink:href="Pictures/c255dd02b5cfc7f8382833c40133b72f.svg" xlink:type="simple" xlink:show="embed" xlink:actuate="onLoad"/></draw:frame></text:p>
        </text:list-item>
      </text:list>
      <text:p text:style-name="Text_20_body">Servizi esterni:</text:p>
      <text:list text:style-name="List_20_1" text:continue-numbering="false">
        <text:list-item>
          <text:p text:style-name="List_20_1_Content_First"> livello di sicurezza intermedio:  <text:a xlink:type="simple" xlink:href="https://wiki.mozilla.org/Security/Server_Side_TLS#Intermediate_compatibility_.28default.29" text:style-name="Internet_20_link" text:visited-style-name="Visited_20_Internet_20_Link">https://wiki.mozilla.org/Security/Server_Side_TLS#Intermediate_compatibility_.28default.29</text:a></text:p>
        </text:list-item>
        <text:list-item>
          <text:p text:style-name="List_20_1_Content"> certificato per singolo dominio:</text:p>
          <text:list text:style-name="List_20_1">
            <text:list-item>
              <text:p text:style-name="List_20_1_Content"> free(ware): <text:a xlink:type="simple" xlink:href="https://www.startssl.com/?app=40" text:style-name="Internet_20_link" text:visited-style-name="Visited_20_Internet_20_Link">https://www.startssl.com/?app=40</text:a></text:p>
            </text:list-item>
            <text:list-item>
              <text:p text:style-name="List_20_1_Content"> 7EUR/year:  <text:a xlink:type="simple" xlink:href="https://www.namecheap.com/security/ssl-certificates/domain-validation.aspx" text:style-name="Internet_20_link" text:visited-style-name="Visited_20_Internet_20_Link">https://www.namecheap.com/security/ssl-certificates/domain-validation.aspx</text:a></text:p>
            </text:list-item>
          </text:list>
        </text:list-item>
        <text:list-item>
          <text:p text:style-name="List_20_1_Content"> certificato wildcard (in futuro):</text:p>
          <text:list text:style-name="List_20_1">
            <text:list-item>
              <text:p text:style-name="List_20_1_Content_Last"> 60USD/year:  <text:a xlink:type="simple" xlink:href="https://www.startssl.com/?app=40" text:style-name="Internet_20_link" text:visited-style-name="Visited_20_Internet_20_Link">https://www.startssl.com/?app=40</text:a></text:p>
            </text:list-item>
          </text:list>
        </text:list-item>
      </text:list>
      <text:h text:style-name="Heading_20_2" text:outline-level="2"><text:bookmark-start text:name="__RefHeading___miscellaneous_5"/><text:bookmark-start text:name="miscellaneous"/>Miscellaneous<text:bookmark-end text:name="__RefHeading___miscellaneous_5"/><text:bookmark-end text:name="miscellaneous"/></text:h>
      <text:list text:style-name="List_20_1" text:continue-numbering="false">
        <text:list-item>
          <text:p text:style-name="List_20_1_Content_First"> Mozilla Guidelines:  <text:a xlink:type="simple" xlink:href="https://wiki.mozilla.org/Security/Server_Side_TLS" text:style-name="Internet_20_link" text:visited-style-name="Visited_20_Internet_20_Link">https://wiki.mozilla.org/Security/Server_Side_TLS</text:a></text:p>
        </text:list-item>
        <text:list-item>
          <text:p text:style-name="List_20_1_Content"> Test suite:  <text:a xlink:type="simple" xlink:href="https://www.ssllabs.com/ssltest/" text:style-name="Internet_20_link" text:visited-style-name="Visited_20_Internet_20_Link">https://www.ssllabs.com/ssltest/</text:a></text:p>
        </text:list-item>
        <text:list-item>
          <text:p text:style-name="List_20_1_Content"> Mozilla config generator:  <text:a xlink:type="simple" xlink:href="https://mozilla.github.io/server-side-tls/ssl-config-generator/" text:style-name="Internet_20_link" text:visited-style-name="Visited_20_Internet_20_Link">https://mozilla.github.io/server-side-tls/ssl-config-generator/</text:a></text:p>
        </text:list-item>
        <text:list-item>
          <text:p text:style-name="List_20_1_Content"> Deploying TLS the hard way:  <text:a xlink:type="simple" xlink:href="https://timtaubert.de/blog/2014/10/deploying-tls-the-hard-way/" text:style-name="Internet_20_link" text:visited-style-name="Visited_20_Internet_20_Link">https://timtaubert.de/blog/2014/10/deploying-tls-the-hard-way/</text:a></text:p>
        </text:list-item>
        <text:list-item>
          <text:p text:style-name="List_20_1_Content_Last"> HTTPS su Nginx:  <text:a xlink:type="simple" xlink:href="https://bjornjohansen.no/optimizing-https-nginx" text:style-name="Internet_20_link" text:visited-style-name="Visited_20_Internet_20_Link">https://bjornjohansen.no/optimizing-https-nginx</text:a></text:p>
        </text:list-item>
      </text:list>
      <text:p text:style-name="Text_20_body">Il compito di gestire le sessioni HTTPS dipende esclusivamente dal web server (NGiNX) e dalla libreria specifica (OpenSSL), sollevando cosi' da questo ruolo gli application server (uWSGI, Gunicorn, Unicorn, NodeJS, PHP-FPM, FCGIWrap..).  Su Wheezy abbiamo le seguenti versioni:</text:p>
      <text:list text:style-name="List_20_1" text:continue-numbering="false">
        <text:list-item>
          <text:p text:style-name="List_20_1_Content_First"> OpenSSL 1.0.1e</text:p>
        </text:list-item>
        <text:list-item>
          <text:p text:style-name="List_20_1_Content_Last"> NGiNX 1.2.1</text:p>
        </text:list-item>
      </text:list>
      <text:p text:style-name="Text_20_body">In wheezy-backports (e jessie) e' disponibile NGiNX 1.6.2 che aggiunge le seguenti funzionalita':</text:p>
      <text:list text:style-name="List_20_1" text:continue-numbering="false">
        <text:list-item>
          <text:p text:style-name="List_20_1_Content_First"> SPDY 3</text:p>
          <text:list text:style-name="List_20_1">
            <text:list-item>
              <text:p text:style-name="List_20_1_Content"> il protocollo piu' moderno tra quelli stabili e in produzione, introduce multiplexing, compressione..</text:p>
            </text:list-item>
            <text:list-item>
              <text:p text:style-name="List_20_1_Content"> e' in produzione su diversi siti (google, fb, twitter, wordpress.com..)</text:p>
            </text:list-item>
            <text:list-item>
              <text:p text:style-name="List_20_1_Content"> e' una sorta di “branch di sviluppo” di HTTP 2.0</text:p>
            </text:list-item>
          </text:list>
        </text:list-item>
        <text:list-item>
          <text:p text:style-name="List_20_1_Content_Last"> OCSP (da veder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0:44</meta:creation-date>
    <dc:creator>Generated</dc:creator>
    <dc:date>2026-08-10T15::20:44</dc:date>
    <dc:language>en-US</dc:language>
    <meta:editing-cycles>1</meta:editing-cycles>
    <meta:editing-duration>PT0S</meta:editing-duration>
    <dc:title>sysadmin:security</dc:title>
  </office:meta>
</office:document-meta>
</file>